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Calibri" svg:font-family="Calibri" style:font-family-generic="swiss" style:font-pitch="variable" svg:panose-1="2 15 5 2 2 2 4 3 2 4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PMingLiU" svg:font-family="PMingLiU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in" fo:line-height="150%"/>
      <style:text-properties style:font-name="Comic Sans MS" fo:font-weight="bold" style:font-weight-asian="bold" style:text-underline-type="single" style:text-underline-style="solid" style:text-underline-width="auto" style:text-underline-mode="continuous"/>
    </style:style>
    <style:style style:name="P2" style:parent-style-name="Normal" style:family="paragraph">
      <style:paragraph-properties fo:text-align="center" fo:margin-bottom="0in" fo:line-height="150%"/>
      <style:text-properties style:font-name="Comic Sans MS" fo:font-weight="bold" style:font-weight-asian="bold" style:text-underline-type="single" style:text-underline-style="solid" style:text-underline-width="auto" style:text-underline-mode="continuous"/>
    </style:style>
    <style:style style:name="P3" style:parent-style-name="Paragraphedeliste" style:list-style-name="LFO5" style:family="paragraph">
      <style:paragraph-properties fo:margin-bottom="0in" fo:line-height="150%"/>
      <style:text-properties style:font-name="Comic Sans MS"/>
    </style:style>
    <style:style style:name="P4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5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6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7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8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9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10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11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12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13" style:parent-style-name="Normal" style:list-style-name="LFO2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14" style:parent-style-name="Normal" style:list-style-name="LFO3" style:family="paragraph">
      <style:paragraph-properties fo:margin-bottom="0in" fo:line-height="150%"/>
    </style:style>
    <style:style style:name="T15" style:parent-style-name="Policepardéfaut" style:family="text">
      <style:text-properties style:font-name="Comic Sans MS"/>
    </style:style>
    <style:style style:name="T16" style:parent-style-name="Policepardéfaut" style:family="text">
      <style:text-properties style:font-name="Comic Sans MS"/>
    </style:style>
    <style:style style:name="T17" style:parent-style-name="Policepardéfaut" style:family="text">
      <style:text-properties style:font-name="Comic Sans MS"/>
    </style:style>
    <style:style style:name="T18" style:parent-style-name="Policepardéfaut" style:family="text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" style:parent-style-name="Normal" style:list-style-name="LFO3" style:family="paragraph">
      <style:paragraph-properties fo:margin-bottom="0in" fo:line-height="150%"/>
    </style:style>
    <style:style style:name="T20" style:parent-style-name="Policepardéfaut" style:family="text">
      <style:text-properties style:font-name="Comic Sans MS"/>
    </style:style>
    <style:style style:name="T21" style:parent-style-name="Policepardéfaut" style:family="text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2" style:parent-style-name="Normal" style:list-style-name="LFO3" style:family="paragraph">
      <style:paragraph-properties fo:margin-bottom="0in" fo:line-height="150%"/>
    </style:style>
    <style:style style:name="T23" style:parent-style-name="Policepardéfaut" style:family="text">
      <style:text-properties style:font-name="Comic Sans MS"/>
    </style:style>
    <style:style style:name="P24" style:parent-style-name="Normal" style:list-style-name="LFO3" style:family="paragraph">
      <style:paragraph-properties fo:margin-bottom="0in" fo:line-height="150%"/>
      <style:text-properties style:font-name="Comic Sans MS"/>
    </style:style>
    <style:style style:name="P25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26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27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28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29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0" style:parent-style-name="Normal" style:family="paragraph">
      <style:paragraph-properties fo:margin-bottom="0in" fo:line-height="150%"/>
      <style:text-properties style:font-name="Comic Sans MS"/>
    </style:style>
    <style:style style:name="P31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2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3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4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5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6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7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8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39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40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41" style:parent-style-name="Normal" style:list-style-name="LFO4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42" style:parent-style-name="Normal" style:list-style-name="LFO4" style:family="paragraph">
      <style:paragraph-properties fo:margin-bottom="0in" fo:line-height="150%" fo:margin-left="0.1972in">
        <style:tab-stops/>
      </style:paragraph-properties>
    </style:style>
    <style:style style:name="T43" style:parent-style-name="Policepardéfaut" style:family="text">
      <style:text-properties style:font-name="Comic Sans MS"/>
    </style:style>
    <style:style style:name="T44" style:parent-style-name="Policepardéfaut" style:family="text">
      <style:text-properties style:font-name="Comic Sans MS"/>
    </style:style>
    <style:style style:name="T45" style:parent-style-name="Policepardéfaut" style:family="text">
      <style:text-properties style:font-name="Comic Sans MS"/>
    </style:style>
    <style:style style:name="T46" style:parent-style-name="Policepardéfaut" style:family="text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7" style:parent-style-name="Normal" style:family="paragraph">
      <style:paragraph-properties fo:margin-bottom="0in" fo:line-height="150%" fo:margin-left="0.1972in">
        <style:tab-stops/>
      </style:paragraph-properties>
      <style:text-properties style:font-name="Comic Sans MS"/>
    </style:style>
    <style:style style:name="P48" style:parent-style-name="Normal" style:family="paragraph">
      <style:paragraph-properties fo:margin-bottom="0in" fo:line-height="150%"/>
      <style:text-properties style:font-name="Comic Sans MS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49" style:parent-style-name="Normal" style:family="paragraph">
      <style:paragraph-properties fo:margin-bottom="0in" fo:line-height="150%"/>
    </style:style>
    <style:style style:name="T50" style:parent-style-name="Policepardéfaut" style:family="text">
      <style:text-properties style:font-name="Comic Sans MS" fo:font-weight="bold" style:font-weight-asian="bold" fo:font-style="italic" style:font-style-asian="italic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/>
      <text:p text:style-name="P2">Liste des fournitures CM1 année 2026<text:s/>/ 2027</text:p>
      <text:list text:style-name="LFO5" text:continue-numbering="true">
        <text:list-item>
          <text:p text:style-name="P3">Une trousse contenant :</text:p>
        </text:list-item>
      </text:list>
      <text:list text:style-name="LFO3" text:continue-numbering="true">
        <text:list-item>
          <text:p text:style-name="P4">Un stylo effaçable encre bleue (stylo plume ou type frixion)</text:p>
        </text:list-item>
        <text:list-item>
          <text:p text:style-name="P5">Deux effaceurs</text:p>
        </text:list-item>
        <text:list-item>
          <text:p text:style-name="P6">Un stylo bic rouge, noir, vert et bleu</text:p>
        </text:list-item>
        <text:list-item>
          <text:p text:style-name="P7">Un crayon à papier</text:p>
        </text:list-item>
        <text:list-item>
          <text:p text:style-name="P8">Une gomme</text:p>
        </text:list-item>
        <text:list-item>
          <text:p text:style-name="P9">Un taille crayon avec réservoir</text:p>
        </text:list-item>
        <text:list-item>
          <text:p text:style-name="P10">Un tube de colle</text:p>
        </text:list-item>
        <text:list-item>
          <text:p text:style-name="P11">3 surligneurs : orange, vert et jaune</text:p>
        </text:list-item>
        <text:list-item>
          <text:p text:style-name="P12">Des ciseaux à bout rond</text:p>
        </text:list-item>
      </text:list>
      <text:list text:style-name="LFO2" text:continue-numbering="true">
        <text:list-item>
          <text:p text:style-name="P13">Le matériel de mathématiques :</text:p>
        </text:list-item>
      </text:list>
      <text:list text:style-name="LFO3" text:continue-numbering="true">
        <text:list-item>
          <text:p text:style-name="P14"><text:span text:style-name="T15">Un</text:span><text:span text:style-name="T16"><text:s/>double décimètre</text:span><text:span text:style-name="T17">,<text:s/></text:span><text:span text:style-name="T18">non pliable, transparente</text:span></text:p>
        </text:list-item>
        <text:list-item>
          <text:p text:style-name="P19"><text:span text:style-name="T20">Une équerre,<text:s/></text:span><text:span text:style-name="T21">non pliable, transparente</text:span></text:p>
        </text:list-item>
        <text:list-item>
          <text:p text:style-name="P22"><text:span text:style-name="T23">Un compas<text:s/></text:span></text:p>
        </text:list-item>
        <text:list-item>
          <text:p text:style-name="P24">1 calculatrice<text:s/></text:p>
        </text:list-item>
      </text:list>
      <text:list text:style-name="LFO4" text:continue-numbering="true">
        <text:list-item>
          <text:p text:style-name="P25">Une trousse avec 12 crayons de couleur et 12 feutres</text:p>
        </text:list-item>
        <text:list-item>
          <text:p text:style-name="P26">2 pochettes A4 à élastiques avec 3 rabats (bleue et rouge),</text:p>
        </text:list-item>
        <text:list-item>
          <text:p text:style-name="P27">1 ardoise blanche double face avec chiffon et<text:s/>deux<text:s/>feutres bleu<text:s/></text:p>
        </text:list-item>
        <text:list-item>
          <text:p text:style-name="P28">1 dictionnaire 8/12 ans, recouvert<text:s/></text:p>
        </text:list-item>
        <text:list-item>
          <text:p text:style-name="P29">1 Bescherelle (la conjugaison pour tous), recouvert</text:p>
        </text:list-item>
      </text:list>
      <text:p text:style-name="P30"/>
      <text:list text:style-name="LFO4" text:continue-numbering="true">
        <text:list-item>
          <text:p text:style-name="P31">1 petit cahier TP 48p (ou le cahier de poésie de CE2 s'il reste de la place),</text:p>
        </text:list-item>
        <text:list-item>
          <text:p text:style-name="P32">1 porte-vue 80 vues</text:p>
        </text:list-item>
        <text:list-item>
          <text:p text:style-name="P33">1 cahier petit format 17 x 22 cm<text:s/></text:p>
        </text:list-item>
        <text:list-item>
          <text:p text:style-name="P34">1 cahier de brouillon 17 x 22 cm<text:s/></text:p>
        </text:list-item>
        <text:list-item>
          <text:p text:style-name="P35">50 copies doubles (200 pages) 21 x 29,7 cm Seyès</text:p>
        </text:list-item>
        <text:list-item>
          <text:p text:style-name="P36">100 feuillets mobiles 21 x 29,7 cm Seyès</text:p>
        </text:list-item>
        <text:list-item>
          <text:p text:style-name="P37">1 pochette type canson de feuilles de couleurs vives 24 x 32</text:p>
        </text:list-item>
        <text:list-item>
          <text:p text:style-name="P38">1 pochette type canson de feuilles blanches 24 x 32</text:p>
        </text:list-item>
        <text:list-item>
          <text:p text:style-name="P39">1 pochette de papier calque</text:p>
        </text:list-item>
        <text:list-item>
          <text:p text:style-name="P40">3<text:s/>boîtes<text:s/>de mouchoirs papier<text:s/>(n’apporter qu’une boite le jour de la rentrée, les autres vous seront demandées au début de chaque trimestre).</text:p>
        </text:list-item>
        <text:list-item>
          <text:p text:style-name="P41">Une gourde d’eau à laisser en classe</text:p>
        </text:list-item>
        <text:list-item>
          <text:p text:style-name="P42"><text:span text:style-name="T43">Pour le sport :</text:span><text:span text:style-name="T44"><text:s/></text:span><text:span text:style-name="T45">une tenue de sport complète adaptée à la météo et<text:s/></text:span><text:span text:style-name="T46">une tenue de rechange obligatoire.</text:span></text:p>
        </text:list-item>
      </text:list>
      <text:p text:style-name="P47"/>
      <text:p text:style-name="P48">Le tout marqué au nom de l'enfant</text:p>
      <text:p text:style-name="P49"><text:span text:style-name="T50">Les trousses doivent être vérifiées tous les week-ends.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Calibri" svg:font-family="Calibri" style:font-family-generic="swiss" style:font-pitch="variable" svg:panose-1="2 15 5 2 2 2 4 3 2 4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PMingLiU" svg:font-family="PMingLiU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style:font-name="Calibri" style:font-name-asian="Calibri" style:letter-kerning="false"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 style:font-name-asian="Calibri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>
        <style:columns fo:column-count="2" fo:column-gap="0.1972in">
          <style:column-sep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ecrétariat Notre-Dame</meta:initial-creator>
    <dc:creator>Famille GOYET</dc:creator>
    <meta:creation-date>2026-06-17T15:34:00Z</meta:creation-date>
    <dc:date>2026-06-17T15:34:00Z</dc:date>
    <meta:template xlink:href="Normal.dotm" xlink:type="simple"/>
    <meta:editing-cycles>2</meta:editing-cycles>
    <meta:editing-duration>PT0S</meta:editing-duration>
    <meta:document-statistic meta:page-count="1" meta:paragraph-count="2" meta:word-count="231" meta:character-count="1501" meta:row-count="10" meta:non-whitespace-character-count="1272"/>
  </office:meta>
</office:document-meta>
</file>